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60b6353471651379a1486c5072e791.jpg"/>
  <manifest:file-entry manifest:media-type="image/jpeg" manifest:full-path="Pictures/28d7cb3c5a8e3615e1c6be9f43876b53.jpg"/>
  <manifest:file-entry manifest:media-type="image/jpeg" manifest:full-path="Pictures/b6db9b1ca6aa86de5ab5806130458fe5.jpg"/>
  <manifest:file-entry manifest:media-type="image/jpeg" manifest:full-path="Pictures/c0f44e71ed92c902e76f3787019dc8d3.jpg"/>
  <manifest:file-entry manifest:media-type="image/jpeg" manifest:full-path="Pictures/e16956bb79e47414e9cb40f0c4a0cba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research:canada:delijani" text:style-name="Internet_20_link" text:visited-style-name="Visited_20_Internet_20_Link">BACK TO MAIN TOC</text:a></text:span></text:p>
      <text:h text:style-name="Heading_20_1" text:outline-level="1"><text:bookmark text:name="fabwiki:research:canada:delijani:appendix_a"/><text:bookmark-start text:name="__RefHeading___appendix_acost_analysis_1"/><text:bookmark-start text:name="appendix_acost_analysis"/>Appendix A: Cost Analysis<text:bookmark-end text:name="__RefHeading___appendix_acost_analysis_1"/><text:bookmark-end text:name="appendix_acost_analysis"/></text:h>
      <text:p text:style-name="Text_20_body"><draw:frame draw:style-name="media" draw:name="Table A1: Project detail used for cost analysis Legend" text:anchor-type="as-char" draw:z-index="0" svg:width="7.9375cm" style:rel-width="100%"><draw:text-box><text:p text:style-name="legendcenter"><draw:frame draw:style-name="media" draw:name="Table A1: Project detail used for cost analysis" text:anchor-type="as-char" draw:z-index="0" svg:width="7.9375cm" style:rel-width="100%" svg:height="3.96875cm" style:rel-height="scale"><draw:image xlink:href="Pictures/9d60b6353471651379a1486c5072e791.jpg" xlink:type="simple" xlink:show="embed" xlink:actuate="onLoad"/></draw:frame>Table A1: Project detail used for cost analysis</text:p></draw:text-box></draw:frame><draw:frame draw:style-name="media" draw:name="Table A2: Project detail used for cost analysis Legend" text:anchor-type="as-char" draw:z-index="0" svg:width="13.229166666667cm"><draw:text-box><text:p text:style-name="legendcenter"><draw:frame draw:style-name="media" draw:name="Table A2: Project detail used for cost analysis" text:anchor-type="as-char" draw:z-index="1" svg:width="13.229166666667cm" svg:height="7.9375cm"><draw:image xlink:href="Pictures/28d7cb3c5a8e3615e1c6be9f43876b53.jpg" xlink:type="simple" xlink:show="embed" xlink:actuate="onLoad"/></draw:frame>Table A2: Project detail used for cost analysis</text:p></draw:text-box></draw:frame><draw:frame draw:style-name="media" draw:name="Table A3: General assumptions used for cost analysis of the project Legend" text:anchor-type="as-char" draw:z-index="0" svg:width="15.875cm"><draw:text-box><text:p text:style-name="legendcenter"><draw:frame draw:style-name="media" draw:name="Table A3: General assumptions used for cost analysis of the project" text:anchor-type="as-char" draw:z-index="2" svg:width="15.875cm" svg:height="4.6302083333333cm"><draw:image xlink:href="Pictures/b6db9b1ca6aa86de5ab5806130458fe5.jpg" xlink:type="simple" xlink:show="embed" xlink:actuate="onLoad"/></draw:frame>Table A3: General assumptions used for cost analysis of the project</text:p></draw:text-box></draw:frame></text:p>
      <text:p text:style-name="Text_20_body"><draw:frame draw:style-name="media" draw:name="Array Legend" text:anchor-type="as-char" draw:z-index="0" svg:width="11.43cm"><draw:text-box><text:p text:style-name="legendcenter"><draw:frame draw:style-name="media" draw:name="Array" text:anchor-type="as-char" draw:z-index="3" svg:width="11.43cm" svg:height="16.8275cm"><draw:image xlink:href="Pictures/c0f44e71ed92c902e76f3787019dc8d3.jpg" xlink:type="simple" xlink:show="embed" xlink:actuate="onLoad"/></draw:frame>Array</text:p></draw:text-box></draw:frame><draw:frame draw:style-name="media" draw:name="Array Legend" text:anchor-type="as-char" draw:z-index="0" svg:width="9.0222916666667cm" style:rel-width="100%"><draw:text-box><text:p text:style-name="legendcenter"><draw:frame draw:style-name="media" draw:name="Array" text:anchor-type="as-char" draw:z-index="4" svg:width="9.0222916666667cm" style:rel-width="100%" svg:height="13.229166666667cm" style:rel-height="scale"><draw:image xlink:href="Pictures/e16956bb79e47414e9cb40f0c4a0cba4.jpg" xlink:type="simple" xlink:show="embed" xlink:actuate="onLoad"/></draw:frame>Array</text:p></draw:text-box></draw:frame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p text:style-name="Text_20_body"><text:span text:style-name="Emphasis">Fab-Form Industries Ltd.</text:span><text:a xlink:type="simple" xlink:href="http://fab-form.com/" text:style-name="Internet_20_link" text:visited-style-name="Visited_20_Internet_20_Link">http://fab-form.com/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7T15::59:51</meta:creation-date>
    <dc:creator>Generated</dc:creator>
    <dc:date>2026-08-27T15::59:51</dc:date>
    <dc:language>en-US</dc:language>
    <meta:editing-cycles>1</meta:editing-cycles>
    <meta:editing-duration>PT0S</meta:editing-duration>
    <dc:title>fabwiki:research:canada:delijani:appendix_a</dc:title>
  </office:meta>
</office:document-meta>
</file>