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756e471a618870bdd04a6ec5d2376a.jpg"/>
  <manifest:file-entry manifest:media-type="image/jpeg" manifest:full-path="Pictures/dcfe054ed6994dd322a2bf11207f86e5.jpg"/>
  <manifest:file-entry manifest:media-type="image/jpeg" manifest:full-path="Pictures/032e36815b84bb7f6e69a6373ff779d0.jpg"/>
  <manifest:file-entry manifest:media-type="image/jpeg" manifest:full-path="Pictures/3a435704af713b025c7a6d4aea367416.jpg"/>
  <manifest:file-entry manifest:media-type="image/jpeg" manifest:full-path="Pictures/c9fd5df50d7dbb1a3fc7f7ad40cc9242.jpg"/>
  <manifest:file-entry manifest:media-type="image/jpeg" manifest:full-path="Pictures/20689211f20a23c5f1e1f1cd20e8aba7.jpg"/>
  <manifest:file-entry manifest:media-type="image/jpeg" manifest:full-path="Pictures/6eeebba5835cdc256da96b6221ced9f5.jpg"/>
  <manifest:file-entry manifest:media-type="image/jpeg" manifest:full-path="Pictures/9867b7712a226e65cabfc1815a1847c0.jpg"/>
  <manifest:file-entry manifest:media-type="image/jpeg" manifest:full-path="Pictures/d554a632e0ecb75bbbdd503514a6eb43.jpg"/>
  <manifest:file-entry manifest:media-type="image/jpeg" manifest:full-path="Pictures/2d9ad87af99b33c8b2b23189f486a849.jpg"/>
  <manifest:file-entry manifest:media-type="image/jpeg" manifest:full-path="Pictures/73259ecb89fdd00e1a7a33424b7f107c.jpg"/>
  <manifest:file-entry manifest:media-type="image/jpeg" manifest:full-path="Pictures/ce5d27d8847a11b38e52e8ca4ca4f9f8.jpg"/>
  <manifest:file-entry manifest:media-type="image/jpeg" manifest:full-path="Pictures/804915ea5c1e277f6da007b63c3d6150.jpg"/>
  <manifest:file-entry manifest:media-type="image/jpeg" manifest:full-path="Pictures/139526711dcbee55faf7d736ed2b992e.jpg"/>
  <manifest:file-entry manifest:media-type="image/jpeg" manifest:full-path="Pictures/750dd3b2d4429f44d557d09d3481c3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research:canada:delijani" text:style-name="Internet_20_link" text:visited-style-name="Visited_20_Internet_20_Link">BACK TO MAIN TOC</text:a></text:span></text:p>
      <text:h text:style-name="Heading_20_1" text:outline-level="1"><text:bookmark text:name="fabwiki:research:canada:delijani:chapter_2"/><text:bookmark-start text:name="__RefHeading___selection_of_fabrics_1"/><text:bookmark-start text:name="selection_of_fabrics"/>Selection of Fabrics<text:bookmark-end text:name="__RefHeading___selection_of_fabrics_1"/><text:bookmark-end text:name="selection_of_fabrics"/></text:h>
      <text:h text:style-name="Heading_20_3" text:outline-level="3"><text:bookmark-start text:name="__RefHeading___choice_of_fabrics_2"/><text:bookmark-start text:name="choice_of_fabrics"/>Choice of Fabrics<text:bookmark-end text:name="__RefHeading___choice_of_fabrics_2"/><text:bookmark-end text:name="choice_of_fabrics"/></text:h>
      <text:p text:style-name="Text_20_body"><draw:frame draw:style-name="media" draw:name="Array Legend" text:anchor-type="as-char" draw:z-index="0" svg:width="34.925cm" style:rel-width="100%"><draw:text-box><text:p text:style-name="legendcenter"><draw:frame draw:style-name="media" draw:name="Array" text:anchor-type="as-char" draw:z-index="0" svg:width="34.925cm" style:rel-width="100%" svg:height="26.19375cm" style:rel-height="scale"><draw:image xlink:href="Pictures/82756e471a618870bdd04a6ec5d2376a.jpg" xlink:type="simple" xlink:show="embed" xlink:actuate="onLoad"/></draw:frame>Array</text:p></draw:text-box></draw:frame><draw:frame draw:style-name="media" draw:name="Array Legend" text:anchor-type="as-char" draw:z-index="0" svg:width="31.564791666667cm" style:rel-width="100%"><draw:text-box><text:p text:style-name="legendcenter"><draw:frame draw:style-name="media" draw:name="Array" text:anchor-type="as-char" draw:z-index="1" svg:width="31.564791666667cm" style:rel-width="100%" svg:height="23.680208333333cm" style:rel-height="scale"><draw:image xlink:href="Pictures/dcfe054ed6994dd322a2bf11207f86e5.jpg" xlink:type="simple" xlink:show="embed" xlink:actuate="onLoad"/></draw:frame>Array</text:p></draw:text-box></draw:frame><draw:frame draw:style-name="media" draw:name="Array Legend" text:anchor-type="as-char" draw:z-index="0" svg:width="16.377708333333cm"><draw:text-box><text:p text:style-name="legendcenter"><draw:frame draw:style-name="media" draw:name="Array" text:anchor-type="as-char" draw:z-index="2" svg:width="16.377708333333cm" svg:height="22.807083333333cm"><draw:image xlink:href="Pictures/032e36815b84bb7f6e69a6373ff779d0.jpg" xlink:type="simple" xlink:show="embed" xlink:actuate="onLoad"/></draw:frame>Array</text:p></draw:text-box></draw:frame></text:p>
      <text:h text:style-name="Heading_20_3" text:outline-level="3"><text:bookmark-start text:name="__RefHeading___fabric_tests_using_normal_concrete_3"/><text:bookmark-start text:name="fabric_tests_using_normal_concrete"/>Fabric Tests Using Normal Concrete<text:bookmark-end text:name="__RefHeading___fabric_tests_using_normal_concrete_3"/><text:bookmark-end text:name="fabric_tests_using_normal_concrete"/></text:h>
      <text:p text:style-name="Text_20_body"><draw:frame draw:style-name="media" draw:name="Array Legend" text:anchor-type="as-char" draw:z-index="0" svg:width="27.040416666667cm" style:rel-width="100%"><draw:text-box><text:p text:style-name="legendcenter"><draw:frame draw:style-name="media" draw:name="Array" text:anchor-type="as-char" draw:z-index="3" svg:width="27.040416666667cm" style:rel-width="100%" svg:height="20.267083333333cm" style:rel-height="scale"><draw:image xlink:href="Pictures/3a435704af713b025c7a6d4aea367416.jpg" xlink:type="simple" xlink:show="embed" xlink:actuate="onLoad"/></draw:frame>Array</text:p></draw:text-box></draw:frame><draw:frame draw:style-name="media" draw:name="Array Legend" text:anchor-type="as-char" draw:z-index="0" svg:width="26.67cm" style:rel-width="100%"><draw:text-box><text:p text:style-name="legendcenter"><draw:frame draw:style-name="media" draw:name="Array" text:anchor-type="as-char" draw:z-index="4" svg:width="26.67cm" style:rel-width="100%" svg:height="20.267083333333cm" style:rel-height="scale"><draw:image xlink:href="Pictures/c9fd5df50d7dbb1a3fc7f7ad40cc9242.jpg" xlink:type="simple" xlink:show="embed" xlink:actuate="onLoad"/></draw:frame>Array</text:p></draw:text-box></draw:frame><draw:frame draw:style-name="media" draw:name="Array Legend" text:anchor-type="as-char" draw:z-index="0" svg:width="27.040416666667cm" style:rel-width="100%"><draw:text-box><text:p text:style-name="legendcenter"><draw:frame draw:style-name="media" draw:name="Array" text:anchor-type="as-char" draw:z-index="5" svg:width="27.040416666667cm" style:rel-width="100%" svg:height="16.404166666667cm" style:rel-height="scale"><draw:image xlink:href="Pictures/20689211f20a23c5f1e1f1cd20e8aba7.jpg" xlink:type="simple" xlink:show="embed" xlink:actuate="onLoad"/></draw:frame>Array</text:p></draw:text-box></draw:frame></text:p>
      <text:p text:style-name="Text_20_body"><draw:frame draw:style-name="media" draw:name="Array Legend" text:anchor-type="as-char" draw:z-index="0" svg:width="20.16125cm" style:rel-width="100%"><draw:text-box><text:p text:style-name="legendcenter"><draw:frame draw:style-name="media" draw:name="Array" text:anchor-type="as-char" draw:z-index="6" svg:width="20.16125cm" style:rel-width="100%" svg:height="12.805833333333cm" style:rel-height="scale"><draw:image xlink:href="Pictures/6eeebba5835cdc256da96b6221ced9f5.jpg" xlink:type="simple" xlink:show="embed" xlink:actuate="onLoad"/></draw:frame>Array</text:p></draw:text-box></draw:frame><draw:frame draw:style-name="media" draw:name="Array Legend" text:anchor-type="as-char" draw:z-index="0" svg:width="15.134166666667cm"><draw:text-box><text:p text:style-name="legendcenter"><draw:frame draw:style-name="media" draw:name="Array" text:anchor-type="as-char" draw:z-index="7" svg:width="15.134166666667cm" svg:height="19.05cm"><draw:image xlink:href="Pictures/9867b7712a226e65cabfc1815a1847c0.jpg" xlink:type="simple" xlink:show="embed" xlink:actuate="onLoad"/></draw:frame>Array</text:p></draw:text-box></draw:frame></text:p>
      <text:p text:style-name="Text_20_body"><draw:frame draw:style-name="media" draw:name="Table 4: Mechanical properties of Geotex 104F (Propex 2006) Legend" text:anchor-type="as-char" draw:z-index="0" svg:width="13.229166666667cm"><draw:text-box><text:p text:style-name="legendcenter"><draw:frame draw:style-name="media" draw:name="Table 4: Mechanical properties of Geotex 104F (Propex 2006)" text:anchor-type="as-char" draw:z-index="8" svg:width="13.229166666667cm" svg:height="7.9375cm"><draw:image xlink:href="Pictures/d554a632e0ecb75bbbdd503514a6eb43.jpg" xlink:type="simple" xlink:show="embed" xlink:actuate="onLoad"/></draw:frame>Table 4: Mechanical properties of Geotex 104F (Propex 2006)</text:p></draw:text-box></draw:frame><draw:frame draw:style-name="media" draw:name="Table 5: Mechanical properties of Geotex 315ST (Propex 2006) Legend" text:anchor-type="as-char" draw:z-index="0" svg:width="11.90625cm"><draw:text-box><text:p text:style-name="legendcenter"><draw:frame draw:style-name="media" draw:name="Table 5: Mechanical properties of Geotex 315ST (Propex 2006)" text:anchor-type="as-char" draw:z-index="9" svg:width="11.90625cm" svg:height="7.9375cm"><draw:image xlink:href="Pictures/2d9ad87af99b33c8b2b23189f486a849.jpg" xlink:type="simple" xlink:show="embed" xlink:actuate="onLoad"/></draw:frame>Table 5: Mechanical properties of Geotex 315ST (Propex 2006)</text:p></draw:text-box></draw:frame></text:p>
      <text:h text:style-name="Heading_20_3" text:outline-level="3"><text:bookmark-start text:name="__RefHeading___fabric_tests_using_30_flyash_concrete_4"/><text:bookmark-start text:name="fabric_tests_using_30_flyash_concrete"/>Fabric Tests Using 30% Flyash Concrete<text:bookmark-end text:name="__RefHeading___fabric_tests_using_30_flyash_concrete_4"/><text:bookmark-end text:name="fabric_tests_using_30_flyash_concrete"/></text:h>
      <text:p text:style-name="Text_20_body"><draw:frame draw:style-name="media" draw:name="Figure 14: Box made for Box Test 2 Legend" text:anchor-type="as-char" draw:z-index="0" svg:width="7.9375cm" style:rel-width="100%"><draw:text-box><text:p text:style-name="legendcenter"><draw:frame draw:style-name="media" draw:name="Figure 14: Box made for Box Test 2" text:anchor-type="as-char" draw:z-index="10" svg:width="7.9375cm" style:rel-width="100%" svg:height="7.9375cm" style:rel-height="scale"><draw:image xlink:href="Pictures/73259ecb89fdd00e1a7a33424b7f107c.jpg" xlink:type="simple" xlink:show="embed" xlink:actuate="onLoad"/></draw:frame>Figure 14: Box made for Box Test 2</text:p></draw:text-box></draw:frame></text:p>
      <text:h text:style-name="Heading_20_3" text:outline-level="3"><text:bookmark-start text:name="__RefHeading___results_5"/><text:bookmark-start text:name="results"/>Results<text:bookmark-end text:name="__RefHeading___results_5"/><text:bookmark-end text:name="results"/></text:h>
      <text:p text:style-name="Text_20_body"><draw:frame draw:style-name="media" draw:name="Figure 15: The effect of flyash on the amount of bled water and cementitious material Legend" text:anchor-type="as-char" draw:z-index="0" svg:width="11.1125cm"><draw:text-box><text:p text:style-name="legendcenter"><draw:frame draw:style-name="media" draw:name="Figure 15: The effect of flyash on the amount of bled water and cementitious material" text:anchor-type="as-char" draw:z-index="11" svg:width="11.1125cm" svg:height="7.9375cm"><draw:image xlink:href="Pictures/ce5d27d8847a11b38e52e8ca4ca4f9f8.jpg" xlink:type="simple" xlink:show="embed" xlink:actuate="onLoad"/></draw:frame>Figure 15: The effect of flyash on the amount of bled water and cementitious material</text:p></draw:text-box></draw:frame>
<draw:frame draw:style-name="media" draw:name="Figure 16a: Microscopic picture of Pure Flyash with different sizes of flyash beads Legend" text:anchor-type="as-char" draw:z-index="0" svg:width="6.6145833333333cm" style:rel-width="100%"><draw:text-box><text:p text:style-name="legendcenter"><draw:frame draw:style-name="media" draw:name="Figure 16a: Microscopic picture of Pure Flyash with different sizes of flyash beads" text:anchor-type="as-char" draw:z-index="12" svg:width="6.6145833333333cm" style:rel-width="100%" svg:height="7.9375cm" style:rel-height="scale"><draw:image xlink:href="Pictures/804915ea5c1e277f6da007b63c3d6150.jpg" xlink:type="simple" xlink:show="embed" xlink:actuate="onLoad"/></draw:frame>Figure 16a: Microscopic picture of Pure Flyash with different sizes of flyash beads</text:p></draw:text-box></draw:frame><draw:frame draw:style-name="media" draw:name="Figure 16b: Microscopic picture of Material bled from Geotex 104F showing some flyash beads along with the fine aggregates (mostly cement) Legend" text:anchor-type="as-char" draw:z-index="0" svg:width="6.6145833333333cm" style:rel-width="100%"><draw:text-box><text:p text:style-name="legendcenter"><draw:frame draw:style-name="media" draw:name="Figure 16b: Microscopic picture of Material bled from Geotex 104F showing some flyash beads along with the fine aggregates (mostly cement)" text:anchor-type="as-char" draw:z-index="13" svg:width="6.6145833333333cm" style:rel-width="100%" svg:height="7.9375cm" style:rel-height="scale"><draw:image xlink:href="Pictures/139526711dcbee55faf7d736ed2b992e.jpg" xlink:type="simple" xlink:show="embed" xlink:actuate="onLoad"/></draw:frame>Figure 16b: Microscopic picture of Material bled from Geotex 104F showing some flyash beads along with the fine aggregates (mostly cement)</text:p></draw:text-box></draw:frame><draw:frame draw:style-name="media" draw:name="Figure 16c: Microscopic picture of Material bled from Geotex 315ST with almost no flyash beads Legend" text:anchor-type="as-char" draw:z-index="0" svg:width="6.6145833333333cm" style:rel-width="100%"><draw:text-box><text:p text:style-name="legendcenter"><draw:frame draw:style-name="media" draw:name="Figure 16c: Microscopic picture of Material bled from Geotex 315ST with almost no flyash beads" text:anchor-type="as-char" draw:z-index="14" svg:width="6.6145833333333cm" style:rel-width="100%" svg:height="7.9375cm" style:rel-height="scale"><draw:image xlink:href="Pictures/750dd3b2d4429f44d557d09d3481c3a1.jpg" xlink:type="simple" xlink:show="embed" xlink:actuate="onLoad"/></draw:frame>Figure 16c: Microscopic picture of Material bled from Geotex 315ST with almost no flyash beads</text:p></draw:text-box></draw:frame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line-break/>
<text:span text:style-name="Emphasis">P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Port Engineering.</text:span><text:line-break/>“”<text:span text:style-name="Emphasis">High-tech Fibrous Material,</text:span><text:line-break/>“”<text:span text:style-name="Emphasis">Encyclopedia of Coastal Science,</text:span><text:line-break/><text:a xlink:type="simple" xlink:href="http://www.propexinc.com/" text:style-name="Internet_20_link" text:visited-style-name="Visited_20_Internet_20_Link">http://www.propexinc.com/</text:a><text:line-break/><text:span text:style-name="Emphasis">Brock White.</text:span><text:a xlink:type="simple" xlink:href="http://www.brockwhite.com/" text:style-name="Internet_20_link" text:visited-style-name="Visited_20_Internet_20_Link">http://www.brockwhite.com/</text:a><text:line-break/><text:span text:style-name="Emphasis">Candela/The Shell Builder.</text:span><text:line-break/><text:span text:style-name="Emphasis">Civil Engineering—ASCE,</text:span><text:line-break/><text:span text:style-name="Emphasis">Concrete International,</text:span><text:line-break/><text:span text:style-name="Emphasis">Use of Permeable Formwork in Placing and Curing Concrete.</text:span><text:line-break/>“”<text:span text:style-name="Emphasis">Construction and Building Materials,</text:span><text:line-break/>“”<text:span text:style-name="Emphasis">Concrete Construction,</text:span><text:line-break/><text:span text:style-name="Emphasis">Design and Control of Concrete Mixtures.</text:span><text:line-break/><text:span text:style-name="Emphasis">Fly Ash Facts for Highway Engineers.</text:span><text:line-break/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4::57:13</meta:creation-date>
    <dc:creator>Generated</dc:creator>
    <dc:date>2026-08-24T04::57:13</dc:date>
    <dc:language>en-US</dc:language>
    <meta:editing-cycles>1</meta:editing-cycles>
    <meta:editing-duration>PT0S</meta:editing-duration>
    <dc:title>fabwiki:research:canada:delijani:chapter_2</dc:title>
  </office:meta>
</office:document-meta>
</file>