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876dcfbf85c59542c70ed3f8ebde567.jpg"/>
  <manifest:file-entry manifest:media-type="image/jpeg" manifest:full-path="Pictures/b46e5716e17db02e24ad716b7e4c65eb.jpg"/>
  <manifest:file-entry manifest:media-type="image/jpeg" manifest:full-path="Pictures/09af98c6920ea8c42b15245474cf0de8.jpg"/>
  <manifest:file-entry manifest:media-type="image/jpeg" manifest:full-path="Pictures/598e4e45a4cc923cacbbc3c74453a8d4.jpg"/>
  <manifest:file-entry manifest:media-type="image/jpeg" manifest:full-path="Pictures/f48939b64e19034674f803190745e291.jpg"/>
  <manifest:file-entry manifest:media-type="image/jpeg" manifest:full-path="Pictures/6232d254fa0d4dbf90728a3569e57b34.jpg"/>
  <manifest:file-entry manifest:media-type="image/jpeg" manifest:full-path="Pictures/d7c3718555f0f846559b8d7c646b97c2.jpg"/>
  <manifest:file-entry manifest:media-type="image/jpeg" manifest:full-path="Pictures/a8adf33bb9a4da7163a0aa0b4d6b5b46.jpg"/>
  <manifest:file-entry manifest:media-type="image/jpeg" manifest:full-path="Pictures/8e4bfbd78cde7f8555ef5dde076065cd.jpg"/>
  <manifest:file-entry manifest:media-type="image/jpeg" manifest:full-path="Pictures/3ec00821554019c938d954527ad02799.jpg"/>
  <manifest:file-entry manifest:media-type="image/jpeg" manifest:full-path="Pictures/d4a95be9d85e60f56bdc23bd29fd396a.jpg"/>
  <manifest:file-entry manifest:media-type="image/jpeg" manifest:full-path="Pictures/037a8d923ae2c3511a2245df1ee9ee05.jpg"/>
  <manifest:file-entry manifest:media-type="image/jpeg" manifest:full-path="Pictures/7a4d41c24d5f413739b66d35e0c064ec.jpg"/>
  <manifest:file-entry manifest:media-type="image/jpeg" manifest:full-path="Pictures/84d0e47c6ad4ffca080a0e9853174a5b.jpg"/>
  <manifest:file-entry manifest:media-type="image/jpeg" manifest:full-path="Pictures/65e6f6206a7d3f4f3a0397b18abf7a16.jpg"/>
  <manifest:file-entry manifest:media-type="image/jpeg" manifest:full-path="Pictures/0c827085e21033eda78a0cec5fc417f5.jpg"/>
  <manifest:file-entry manifest:media-type="image/jpeg" manifest:full-path="Pictures/4e03cf08cd43109aaf2d32f176ce8a14.jpg"/>
  <manifest:file-entry manifest:media-type="image/jpeg" manifest:full-path="Pictures/758249ebab2bf3c9cb94a75580d59d61.jpg"/>
  <manifest:file-entry manifest:media-type="image/jpeg" manifest:full-path="Pictures/690a760787d93a91b69a6f96c89ddda3.jpg"/>
  <manifest:file-entry manifest:media-type="image/jpeg" manifest:full-path="Pictures/9aa490349d37dcfde95b9bd7f81a346b.jpg"/>
  <manifest:file-entry manifest:media-type="image/jpeg" manifest:full-path="Pictures/0f3a7feb535fe8e31148ba67088d0572.jpg"/>
  <manifest:file-entry manifest:media-type="image/jpeg" manifest:full-path="Pictures/ca98cb02ed0f7d150eb5a48e9a9b377c.jpg"/>
  <manifest:file-entry manifest:media-type="image/jpeg" manifest:full-path="Pictures/8b46edcca699cacb484459c816bac8a3.jpg"/>
  <manifest:file-entry manifest:media-type="image/jpeg" manifest:full-path="Pictures/705de4aa2751d72e136f5abef572ba7f.jpg"/>
  <manifest:file-entry manifest:media-type="image/jpeg" manifest:full-path="Pictures/ba0bc040b2902e10e6c32a8cabc6aa7b.jpg"/>
  <manifest:file-entry manifest:media-type="image/jpeg" manifest:full-path="Pictures/00b33a77df954dda04d8cea2c05d8990.jpg"/>
  <manifest:file-entry manifest:media-type="image/jpeg" manifest:full-path="Pictures/adc5016e2f1fe45bb258fb2c9ebd114d.jpg"/>
  <manifest:file-entry manifest:media-type="image/jpeg" manifest:full-path="Pictures/176093d2a4363c7a031f1ca60b25fcb0.jpg"/>
  <manifest:file-entry manifest:media-type="image/jpeg" manifest:full-path="Pictures/340f8ff376ff1aea0555ae5ad69b2822.jpg"/>
  <manifest:file-entry manifest:media-type="image/jpeg" manifest:full-path="Pictures/aceab94d5bd39dbb45c0ee3d41f0480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wiki:workshops:yestermorrow"/><text:bookmark-start text:name="__RefHeading___fabric_formed_concrete_course_1"/><text:bookmark-start text:name="fabric_formed_concrete_course"/>2009 Fabric Formed Concrete Course<text:bookmark-end text:name="__RefHeading___fabric_formed_concrete_course_1"/><text:bookmark-end text:name="fabric_formed_concrete_course"/></text:h>
      <text:h text:style-name="Heading_20_2" text:outline-level="2"><text:bookmark-start text:name="__RefHeading___workshop_photos_2"/><text:bookmark-start text:name="workshop_photos"/>Workshop Photos<text:bookmark-end text:name="__RefHeading___workshop_photos_2"/><text:bookmark-end text:name="workshop_photos"/></text:h>
      <text:p text:style-name="Text_20_body"><text:line-break/></text:p>
      <text:p text:style-name="Text_20_body"><draw:frame draw:style-name="media" draw:name="Array Legend" text:anchor-type="as-char" draw:z-index="0" svg:width="23.8125cm" style:rel-width="100%"><draw:text-box><text:p text:style-name="legendcenter"><draw:frame draw:style-name="media" draw:name="Array" text:anchor-type="as-char" draw:z-index="0" svg:width="23.8125cm" style:rel-width="100%" svg:height="31.75cm" style:rel-height="scale"><draw:image xlink:href="Pictures/9876dcfbf85c59542c70ed3f8ebde567.jpg" xlink:type="simple" xlink:show="embed" xlink:actuate="onLoad"/></draw:frame>Array</text:p></draw:text-box></draw:frame><draw:frame draw:style-name="media" draw:name="Array Legend" text:anchor-type="as-char" draw:z-index="0" svg:width="29.130625cm" style:rel-width="100%"><draw:text-box><text:p text:style-name="legendcenter"><draw:frame draw:style-name="media" draw:name="Array" text:anchor-type="as-char" draw:z-index="1" svg:width="29.130625cm" style:rel-width="100%" svg:height="22.516041666667cm" style:rel-height="scale"><draw:image xlink:href="Pictures/b46e5716e17db02e24ad716b7e4c65eb.jpg" xlink:type="simple" xlink:show="embed" xlink:actuate="onLoad"/></draw:frame>Array</text:p></draw:text-box></draw:frame><draw:frame draw:style-name="media" draw:name="Array Legend" text:anchor-type="as-char" draw:z-index="0" svg:width="19.473333333333cm" style:rel-width="100%"><draw:text-box><text:p text:style-name="legendcenter"><draw:frame draw:style-name="media" draw:name="Array" text:anchor-type="as-char" draw:z-index="2" svg:width="19.473333333333cm" style:rel-width="100%" svg:height="18.838333333333cm" style:rel-height="scale"><draw:image xlink:href="Pictures/09af98c6920ea8c42b15245474cf0de8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3" svg:width="21.166666666667cm" style:rel-width="100%" svg:height="15.875cm" style:rel-height="scale"><draw:image xlink:href="Pictures/598e4e45a4cc923cacbbc3c74453a8d4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4" svg:width="21.166666666667cm" style:rel-width="100%" svg:height="15.875cm" style:rel-height="scale"><draw:image xlink:href="Pictures/f48939b64e19034674f803190745e291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5" svg:width="21.166666666667cm" style:rel-width="100%" svg:height="15.875cm" style:rel-height="scale"><draw:image xlink:href="Pictures/6232d254fa0d4dbf90728a3569e57b34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6" svg:width="21.166666666667cm" style:rel-width="100%" svg:height="15.875cm" style:rel-height="scale"><draw:image xlink:href="Pictures/d7c3718555f0f846559b8d7c646b97c2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7" svg:width="21.166666666667cm" style:rel-width="100%" svg:height="15.875cm" style:rel-height="scale"><draw:image xlink:href="Pictures/a8adf33bb9a4da7163a0aa0b4d6b5b46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8" svg:width="21.166666666667cm" style:rel-width="100%" svg:height="15.875cm" style:rel-height="scale"><draw:image xlink:href="Pictures/8e4bfbd78cde7f8555ef5dde076065cd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9" svg:width="21.166666666667cm" style:rel-width="100%" svg:height="15.875cm" style:rel-height="scale"><draw:image xlink:href="Pictures/3ec00821554019c938d954527ad02799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0" svg:width="21.166666666667cm" style:rel-width="100%" svg:height="15.875cm" style:rel-height="scale"><draw:image xlink:href="Pictures/d4a95be9d85e60f56bdc23bd29fd396a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1" svg:width="21.166666666667cm" style:rel-width="100%" svg:height="15.875cm" style:rel-height="scale"><draw:image xlink:href="Pictures/037a8d923ae2c3511a2245df1ee9ee05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2" svg:width="21.166666666667cm" style:rel-width="100%" svg:height="15.875cm" style:rel-height="scale"><draw:image xlink:href="Pictures/7a4d41c24d5f413739b66d35e0c064ec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13" svg:width="15.875cm" svg:height="21.166666666667cm"><draw:image xlink:href="Pictures/84d0e47c6ad4ffca080a0e9853174a5b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14" svg:width="15.875cm" svg:height="21.166666666667cm"><draw:image xlink:href="Pictures/65e6f6206a7d3f4f3a0397b18abf7a16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5" svg:width="21.166666666667cm" style:rel-width="100%" svg:height="15.875cm" style:rel-height="scale"><draw:image xlink:href="Pictures/0c827085e21033eda78a0cec5fc417f5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6" svg:width="21.166666666667cm" style:rel-width="100%" svg:height="15.875cm" style:rel-height="scale"><draw:image xlink:href="Pictures/4e03cf08cd43109aaf2d32f176ce8a14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7" svg:width="21.166666666667cm" style:rel-width="100%" svg:height="15.875cm" style:rel-height="scale"><draw:image xlink:href="Pictures/758249ebab2bf3c9cb94a75580d59d61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8" svg:width="21.166666666667cm" style:rel-width="100%" svg:height="15.875cm" style:rel-height="scale"><draw:image xlink:href="Pictures/690a760787d93a91b69a6f96c89ddda3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19" svg:width="15.875cm" svg:height="21.166666666667cm"><draw:image xlink:href="Pictures/9aa490349d37dcfde95b9bd7f81a346b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0" svg:width="21.166666666667cm" style:rel-width="100%" svg:height="15.875cm" style:rel-height="scale"><draw:image xlink:href="Pictures/0f3a7feb535fe8e31148ba67088d0572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21" svg:width="15.875cm" svg:height="21.166666666667cm"><draw:image xlink:href="Pictures/ca98cb02ed0f7d150eb5a48e9a9b377c.jpg" xlink:type="simple" xlink:show="embed" xlink:actuate="onLoad"/></draw:frame>Array</text:p></draw:text-box></draw:frame><draw:frame draw:style-name="media" draw:name="Array Legend" text:anchor-type="as-char" draw:z-index="0" svg:width="31.935208333333cm" style:rel-width="100%"><draw:text-box><text:p text:style-name="legendcenter"><draw:frame draw:style-name="media" draw:name="Array" text:anchor-type="as-char" draw:z-index="22" svg:width="31.935208333333cm" style:rel-width="100%" svg:height="13.784791666667cm" style:rel-height="scale"><draw:image xlink:href="Pictures/8b46edcca699cacb484459c816bac8a3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3" svg:width="21.166666666667cm" style:rel-width="100%" svg:height="14.102291666667cm" style:rel-height="scale"><draw:image xlink:href="Pictures/705de4aa2751d72e136f5abef572ba7f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4" svg:width="21.166666666667cm" style:rel-width="100%" svg:height="14.102291666667cm" style:rel-height="scale"><draw:image xlink:href="Pictures/ba0bc040b2902e10e6c32a8cabc6aa7b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5" svg:width="21.166666666667cm" style:rel-width="100%" svg:height="14.102291666667cm" style:rel-height="scale"><draw:image xlink:href="Pictures/00b33a77df954dda04d8cea2c05d8990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6" svg:width="21.166666666667cm" style:rel-width="100%" svg:height="14.102291666667cm" style:rel-height="scale"><draw:image xlink:href="Pictures/adc5016e2f1fe45bb258fb2c9ebd114d.jpg" xlink:type="simple" xlink:show="embed" xlink:actuate="onLoad"/></draw:frame>Array</text:p></draw:text-box></draw:frame><draw:frame draw:style-name="media" draw:name="Array Legend" text:anchor-type="as-char" draw:z-index="0" svg:width="14.102291666667cm"><draw:text-box><text:p text:style-name="legendcenter"><draw:frame draw:style-name="media" draw:name="Array" text:anchor-type="as-char" draw:z-index="27" svg:width="14.102291666667cm" svg:height="21.166666666667cm"><draw:image xlink:href="Pictures/176093d2a4363c7a031f1ca60b25fcb0.jpg" xlink:type="simple" xlink:show="embed" xlink:actuate="onLoad"/></draw:frame>Array</text:p></draw:text-box></draw:frame><draw:frame draw:style-name="media" draw:name="Array Legend" text:anchor-type="as-char" draw:z-index="0" svg:width="14.102291666667cm"><draw:text-box><text:p text:style-name="legendcenter"><draw:frame draw:style-name="media" draw:name="Array" text:anchor-type="as-char" draw:z-index="28" svg:width="14.102291666667cm" svg:height="21.166666666667cm"><draw:image xlink:href="Pictures/340f8ff376ff1aea0555ae5ad69b2822.jpg" xlink:type="simple" xlink:show="embed" xlink:actuate="onLoad"/></draw:frame>Array</text:p></draw:text-box></draw:frame><draw:frame draw:style-name="media" draw:name="Array Legend" text:anchor-type="as-char" draw:z-index="0" svg:width="14.102291666667cm"><draw:text-box><text:p text:style-name="legendcenter"><draw:frame draw:style-name="media" draw:name="Array" text:anchor-type="as-char" draw:z-index="29" svg:width="14.102291666667cm" svg:height="21.166666666667cm"><draw:image xlink:href="Pictures/aceab94d5bd39dbb45c0ee3d41f04804.jpg" xlink:type="simple" xlink:show="embed" xlink:actuate="onLoad"/></draw:frame>Array</text:p></draw:text-box></draw:frame></text:p>
      <text:h text:style-name="Heading_20_2" text:outline-level="2"><text:bookmark-start text:name="__RefHeading___external_links_3"/><text:bookmark-start text:name="external_links"/>External Links<text:bookmark-end text:name="__RefHeading___external_links_3"/><text:bookmark-end text:name="external_links"/></text:h>
      <text:p text:style-name="Text_20_body"><text:a xlink:type="simple" xlink:href="http://www.yestermorrow.org/" text:style-name="Internet_20_link" text:visited-style-name="Visited_20_Internet_20_Link">Yestermorrow Design/Build Schoo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20::39:19</meta:creation-date>
    <dc:creator>Generated</dc:creator>
    <dc:date>2026-08-25T20::39:19</dc:date>
    <dc:language>en-US</dc:language>
    <meta:editing-cycles>1</meta:editing-cycles>
    <meta:editing-duration>PT0S</meta:editing-duration>
    <dc:title>fabwiki:workshops:yestermorrow</dc:title>
  </office:meta>
</office:document-meta>
</file>